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27d707d1139c5edc7bb2e2a3ffcea5.png"/>
  <manifest:file-entry manifest:media-type="image/png" manifest:full-path="Pictures/3f5ce9e40afad7da306220e0629f54b5.png"/>
  <manifest:file-entry manifest:media-type="image/png" manifest:full-path="Pictures/27cd057f6966bb27ac966a5c97ff8e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projektstatus"/><text:bookmark-start text:name="__RefHeading___projectstatus_1"/><text:bookmark-start text:name="projectstatus"/>Projectstatus<text:bookmark-end text:name="__RefHeading___projectstatus_1"/><text:bookmark-end text:name="projectstatus"/></text:h>
      <text:h text:style-name="Heading_20_2" text:outline-level="2"><text:bookmark-start text:name="__RefHeading___done_2"/><text:bookmark-start text:name="done"/>Done<text:bookmark-end text:name="__RefHeading___done_2"/><text:bookmark-end text:name="done"/></text:h>
      <text:p text:style-name="Text_20_body"><draw:frame draw:style-name="media" draw:name="0" text:anchor-type="as-char" draw:z-index="0" svg:width="1.3229166666667cm" svg:height="0.49512670565302cm"><draw:image xlink:href="Pictures/b827d707d1139c5edc7bb2e2a3ffcea5.png" xlink:type="simple" xlink:show="embed" xlink:actuate="onLoad"/></draw:frame></text:p>
      <text:p text:style-name="Preformatted_20_Text">[[projekte:projektstatus|{{:projekte:done.png?50|}}]]</text:p>
      <text:h text:style-name="Heading_20_2" text:outline-level="2"><text:bookmark-start text:name="__RefHeading___work_in_progress_3"/><text:bookmark-start text:name="work_in_progress"/>Work In Progress<text:bookmark-end text:name="__RefHeading___work_in_progress_3"/><text:bookmark-end text:name="work_in_progress"/></text:h>
      <text:p text:style-name="Text_20_body"><draw:frame draw:style-name="media" draw:name="1" text:anchor-type="as-char" draw:z-index="1" svg:width="1.3229166666667cm" svg:height="0.49512670565302cm"><draw:image xlink:href="Pictures/3f5ce9e40afad7da306220e0629f54b5.png" xlink:type="simple" xlink:show="embed" xlink:actuate="onLoad"/></draw:frame></text:p>
      <text:p text:style-name="Preformatted_20_Text">[[projekte:projektstatus|{{:projekte:wip.png?50|}}]]</text:p>
      <text:h text:style-name="Heading_20_2" text:outline-level="2"><text:bookmark-start text:name="__RefHeading___on_hold_4"/><text:bookmark-start text:name="on_hold"/>On Hold<text:bookmark-end text:name="__RefHeading___on_hold_4"/><text:bookmark-end text:name="on_hold"/></text:h>
      <text:p text:style-name="Text_20_body"><draw:frame draw:style-name="media" draw:name="2" text:anchor-type="as-char" draw:z-index="2" svg:width="1.3229166666667cm" svg:height="0.49512670565302cm"><draw:image xlink:href="Pictures/27cd057f6966bb27ac966a5c97ff8ef8.png" xlink:type="simple" xlink:show="embed" xlink:actuate="onLoad"/></draw:frame></text:p>
      <text:p text:style-name="Preformatted_20_Text">[[projekte:projektstatus|{{:projekte:hold.png?50|}}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projektstatus</dc:title>
  </office:meta>
</office:document-meta>
</file>