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7d707d1139c5edc7bb2e2a3ffce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pacesounds"/><text:bookmark-start text:name="__RefHeading___space_soundlist_1"/><text:bookmark-start text:name="space_soundlist"/>Space Soundlist<text:bookmark-end text:name="__RefHeading___space_soundlist_1"/><text:bookmark-end text:name="space_soundlist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frame draw:style-name="media" draw:name="0" text:anchor-type="as-char" draw:z-index="0" svg:width="1.3229166666667cm" svg:height="0.49512670565302cm"><draw:image xlink:href="Pictures/b827d707d1139c5edc7bb2e2a3ffcea5.png" xlink:type="simple" xlink:show="embed" xlink:actuate="onLoad"/></draw:frame></text:p>
      <text:h text:style-name="Heading_20_2" text:outline-level="2"><text:bookmark-start text:name="__RefHeading___list_2"/><text:bookmark-start text:name="list"/>List<text:bookmark-end text:name="__RefHeading___list_2"/><text:bookmark-end text:name="list"/></text:h>
      <text:list text:style-name="List_20_1" text:continue-numbering="false">
        <text:list-item>
          <text:p text:style-name="LastListParagraph_List_20_1_Content_First"> <text:a xlink:type="simple" xlink:href="https://www.mixcloud.com/matthiasdamasty/nix-hawaii-apfel-live-at-gl%C3%BChpn18/" text:style-name="Internet_20_link" text:visited-style-name="Visited_20_Internet_20_Link">Nix Hawaii, Apfel! Live at  #GLÜHPN1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spacesounds</dc:title>
  </office:meta>
</office:document-meta>
</file>