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c473525af8322fa10bf4a142ffb692b.jpg"/>
  <manifest:file-entry manifest:media-type="image/jpeg" manifest:full-path="Pictures/220cf7a732493ffb6da26e8e3301524d.jpg"/>
  <manifest:file-entry manifest:media-type="image/jpeg" manifest:full-path="Pictures/436eb9c8ba870a653bbc76bb62cc0c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tuerschloss"/><text:bookmark-start text:name="__RefHeading___tuerschloss_projekt_1"/><text:bookmark-start text:name="tuerschloss_projekt"/>Türschloss Projekt<text:bookmark-end text:name="__RefHeading___tuerschloss_projekt_1"/><text:bookmark-end text:name="tuerschloss_projekt"/></text:h>
      <text:h text:style-name="Heading_20_2" text:outline-level="2"><text:bookmark-start text:name="__RefHeading___status_2"/><text:bookmark-start text:name="status"/>Status<text:bookmark-end text:name="__RefHeading___status_2"/><text:bookmark-end text:name="status"/></text:h>
      <text:list text:style-name="List_20_1" text:continue-numbering="false">
        <text:list-item>
          <text:p text:style-name="List_20_1_Content_First"> <draw:frame draw:style-name="media" draw:name="0" text:anchor-type="as-char" draw:z-index="0" svg:width="5.2916666666667cm" svg:height="2.9765625cm"><draw:image xlink:href="Pictures/8c473525af8322fa10bf4a142ffb692b.jpg" xlink:type="simple" xlink:show="embed" xlink:actuate="onLoad"/></draw:frame><draw:frame draw:style-name="media" draw:name="1" text:anchor-type="as-char" draw:z-index="1" svg:width="5.2916666666667cm" svg:height="2.9765625cm"><draw:image xlink:href="Pictures/220cf7a732493ffb6da26e8e3301524d.jpg" xlink:type="simple" xlink:show="embed" xlink:actuate="onLoad"/></draw:frame><draw:frame draw:style-name="media" draw:name="2" text:anchor-type="as-char" draw:z-index="2" svg:width="5.2916666666667cm" svg:height="2.9765625cm"><draw:image xlink:href="Pictures/436eb9c8ba870a653bbc76bb62cc0caa.jpg" xlink:type="simple" xlink:show="embed" xlink:actuate="onLoad"/></draw:frame></text:p>
        </text:list-item>
        <text:list-item>
          <text:p text:style-name="List_20_1_Content"> DigiKey-Bestellung mit den großen EEPROMS ist raus. — <text:span text:style-name="Emphasis"><text:a xlink:type="simple" xlink:href="mailto:max@noppelmax.online" text:style-name="Internet_20_link" text:visited-style-name="Visited_20_Internet_20_Link">Max</text:a> 2016/07/25</text:span></text:p>
        </text:list-item>
        <text:list-item>
          <text:p text:style-name="List_20_1_Content"> Reichelt Paket ist angekommen. Die Proms und die Stecker sind in der orangenen Schachtel im Space. — <text:span text:style-name="Emphasis"><text:a xlink:type="simple" xlink:href="mailto:max@noppelmax.online" text:style-name="Internet_20_link" text:visited-style-name="Visited_20_Internet_20_Link">Max</text:a> 2016/07/19</text:span></text:p>
        </text:list-item>
        <text:list-item>
          <text:p text:style-name="List_20_1_Content"> Das Reichelt Paket ist unterwegs aber noch nicht eingetroffen. — <text:span text:style-name="Emphasis"><text:a xlink:type="simple" xlink:href="mailto:max@noppelmax.online" text:style-name="Internet_20_link" text:visited-style-name="Visited_20_Internet_20_Link">Max</text:a> 2016/07/17</text:span></text:p>
        </text:list-item>
        <text:list-item>
          <text:p text:style-name="List_20_1_Content"> Ich hab scheinbar nicht richtig auf bestellen geklickt. Heute morgen bestellt. — <text:span text:style-name="Emphasis"><text:a xlink:type="simple" xlink:href="mailto:max@noppelmax.online" text:style-name="Internet_20_link" text:visited-style-name="Visited_20_Internet_20_Link">Max</text:a> 2016/07/12</text:span></text:p>
        </text:list-item>
        <text:list-item>
          <text:p text:style-name="List_20_1_Content_Last"> Bauteile für Proof-Of-Concept bestellt. — <text:span text:style-name="Emphasis"><text:a xlink:type="simple" xlink:href="mailto:max@noppelmax.online" text:style-name="Internet_20_link" text:visited-style-name="Visited_20_Internet_20_Link">Max</text:a> 2016/07/07</text:span></text:p>
        </text:list-item>
      </text:list>
      <text:h text:style-name="Heading_20_2" text:outline-level="2"><text:bookmark-start text:name="__RefHeading___alphaversion_3"/><text:bookmark-start text:name="alphaversion"/>Alphaversion<text:bookmark-end text:name="__RefHeading___alphaversion_3"/><text:bookmark-end text:name="alphaversion"/></text:h>
      <text:p text:style-name="Text_20_body">Im Maschinenraum befindet sich ein Schalter um den Öffnungsstatus zu steuern. Dieser benutzt den Telnet Zugang um den Status zu ändern. Alles weitere zum aktuellen Stand der SpaceAPI Umsetzung siehe <text:a xlink:type="simple" xlink:href="http://wiki.vspace.one/doku.php?id=projekte:spaceapi" text:style-name="Internet_20_link" text:visited-style-name="Visited_20_Internet_20_Link">hier</text:a>.</text:p>
      <text:h text:style-name="Heading_20_2" text:outline-level="2"><text:bookmark-start text:name="__RefHeading___planung_4"/><text:bookmark-start text:name="planung"/>Planung<text:bookmark-end text:name="__RefHeading___planung_4"/><text:bookmark-end text:name="planung"/></text:h>
      <text:p text:style-name="Text_20_body">In einem 3,5mm Klinkenstecker wird ein Speicher eingebaut. Auf dem Speicher befindet sich ein zufälliger String der vom Inhaber des Schlüssel signiert/verschlüsselt wird, diese Kombination wird von einem Schlüssel des spaces.one signiert/verschlüsselt. Vor der Türe befindet sich eine 3,5mm Buchse durch welche die Tür geöffnet und der Status geändert wird.</text:p>
      <text:h text:style-name="Heading_20_3" text:outline-level="3"><text:bookmark-start text:name="__RefHeading___bauteile_5"/><text:bookmark-start text:name="bauteile"/>Bauteile<text:bookmark-end text:name="__RefHeading___bauteile_5"/><text:bookmark-end text:name="bauteile"/></text:h>
      <text:p text:style-name="Text_20_body"><text:a xlink:type="simple" xlink:href="http://datasheets.maximintegrated.com/en/ds/DS28EC20.pdf" text:style-name="Internet_20_link" text:visited-style-name="Visited_20_Internet_20_Link">EEPROM DS28EC20 Datasheet</text:a><text:line-break/>
<text:a xlink:type="simple" xlink:href="http://cdn-reichelt.de/documents/datenblatt/A300/DS2431P%2B_DAL.pdf" text:style-name="Internet_20_link" text:visited-style-name="Visited_20_Internet_20_Link">EEPROM DS2431P Datasheet</text:a><text:line-break/>
<text:a xlink:type="simple" xlink:href="http://www.reichelt.de/KSSKG-35/3/index.html?&amp;ACTION=3&amp;LA=446&amp;ARTICLE=9585&amp;artnr=KSSKG+35&amp;SEARCH=klinkenstecker" text:style-name="Internet_20_link" text:visited-style-name="Visited_20_Internet_20_Link">Klinkenstecker Reichelt</text:a><text:line-break/>
<text:a xlink:type="simple" xlink:href="http://cdn-reichelt.de/documents/datenblatt/C160/DS_11018.pdf" text:style-name="Internet_20_link" text:visited-style-name="Visited_20_Internet_20_Link">DS_11018 Klinkenstecker Datasheet</text:a><text:line-break/>
<text:a xlink:type="simple" xlink:href="http://cdn-reichelt.de/documents/datenblatt/A200/DS2430A_DAL.pdf" text:style-name="Internet_20_link" text:visited-style-name="Visited_20_Internet_20_Link">DS2430A Datasheet</text:a><text:line-break/>
<text:a xlink:type="simple" xlink:href="http://www.elock2.com/downloads/prospekte/ELOCK2_V4.pdf" text:style-name="Internet_20_link" text:visited-style-name="Visited_20_Internet_20_Link">ELOCK2_V4 Türschloss</text:a><text:line-break/></text:p>
      <text:h text:style-name="Heading_20_3" text:outline-level="3"><text:bookmark-start text:name="__RefHeading___alternative_ideen_6"/><text:bookmark-start text:name="alternative_ideen"/>Alternative Ideen<text:bookmark-end text:name="__RefHeading___alternative_ideen_6"/><text:bookmark-end text:name="alternative_ideen"/></text:h>
      <text:list text:style-name="List_20_1" text:continue-numbering="false">
        <text:list-item>
          <text:p text:style-name="List_20_1_Content_First"> Schalter für offen/geschlossen <text:span text:style-name="Emphasis">(Alex)</text:span></text:p>
          <text:list text:style-name="List_20_1">
            <text:list-item>
              <text:p text:style-name="List_20_1_Content"> Einfach aber ehr langweilig/uncool</text:p>
            </text:list-item>
          </text:list>
        </text:list-item>
        <text:list-item>
          <text:p text:style-name="List_20_1_Content"> Schlüsselerkennung durch Klinkenstecker-Schlüsselbrett (wie Schlüsselverwaltung in Stuttgart) (Alex)</text:p>
          <text:list text:style-name="List_20_1">
            <text:list-item>
              <text:p text:style-name="List_20_1_Content"> Jeder muss den Klinkenstecker am Bund haben</text:p>
            </text:list-item>
            <text:list-item>
              <text:p text:style-name="List_20_1_Content"> Unter Umständen hängt der private Schlüsselbund am Brett</text:p>
            </text:list-item>
            <text:list-item>
              <text:p text:style-name="List_20_1_Content"> Beim Verlassen des Raum vergisst man nicht, den Raum auf geschlossen zu setzen, wie es beispielsweise bei einem Schalter passieren könnte. </text:p>
            </text:list-item>
            <text:list-item>
              <text:p text:style-name="List_20_1_Content"> Der Schlüsselbund/Die Schlüsselbünde ist/sind verräumt.</text:p>
            </text:list-item>
          </text:list>
        </text:list-item>
        <text:list-item>
          <text:p text:style-name="List_20_1_Content"> Eine App auf dem Smartphone, die einen Hintergrund-Service mitbringt, der sich sobald er im WLAN ist, beim einem Lokalen Server anmeldet.</text:p>
          <text:list text:style-name="List_20_1">
            <text:list-item>
              <text:p text:style-name="List_20_1_Content"> Vorteil: Man muss an nichts denken</text:p>
            </text:list-item>
            <text:list-item>
              <text:p text:style-name="List_20_1_Content"> Nachteil: Man braucht ein Smartphone, Vermutlich nicht auf iGeräten umsetzbar</text:p>
            </text:list-item>
            <text:list-item>
              <text:p text:style-name="List_20_1_Content"> Eventuell kann man das auch über die MAC-Adresse der Geräte regeln ohne eine Software direkt darauf installieren zu müssen</text:p>
            </text:list-item>
          </text:list>
        </text:list-item>
        <text:list-item>
          <text:p text:style-name="List_20_1_Content"> RFID:</text:p>
          <text:list text:style-name="List_20_1">
            <text:list-item>
              <text:p text:style-name="List_20_1_Content"> Einfache Anmeldung über RFID tags. Ich hab noch mehrere RFID Arduino Shields daheim. <text:span text:style-name="Emphasis">(Nils)</text:span> </text:p>
            </text:list-item>
          </text:list>
        </text:list-item>
        <text:list-item>
          <text:p text:style-name="List_20_1_Content"> Man könnte direkt, egal welche Variante es werden soll, noch einen oder zwei Temperatursensor auf die Platine packen. Ich hab die folgenden da: <text:a xlink:type="simple" xlink:href="http://ctms.engin.umich.edu/CTMS/Content/Activities/TMP35_36_37.pdf" text:style-name="Internet_20_link" text:visited-style-name="Visited_20_Internet_20_Link">TMP35 (SOIC-8)</text:a> <text:span text:style-name="Emphasis">(max)</text:span>. </text:p>
        </text:list-item>
        <text:list-item>
          <text:p text:style-name="List_20_1_Content"> Es sollte der Namen desjenigen klar sein, der gerade „Hausrecht“ hat. Eventuell mit großem Display an der Wand.</text:p>
        </text:list-item>
        <text:list-item>
          <text:p text:style-name="List_20_1_Content"> Ich würde noch einen 433MHz Transmitter und eine IR Diode draufklatschen. Hab noch Platz auf der Platine. Dann bekommen wir die Informationen auch schön im Raum verteilt. <text:span text:style-name="Emphasis">(max)</text:span></text:p>
        </text:list-item>
        <text:list-item>
          <text:p text:style-name="List_20_1_Content"> Von innen wird das Hausrecht vergeben und angezeigt. Von außen ist nur die Öffnung möglich. <text:span text:style-name="Emphasis">(Damian)</text:span></text:p>
        </text:list-item>
        <text:list-item>
          <text:p text:style-name="List_20_1_Content"> Der String kann zufällig muss aber bekannt sein um die erfolgreiche Verifizierung zu bestätigen. <text:span text:style-name="Emphasis">(Damian)</text:span></text:p>
        </text:list-item>
        <text:list-item>
          <text:p text:style-name="List_20_1_Content"> Ein kürzel bzw. ein Hinweis auf den Besitzer des Schlüssels sollte im Klartext mitgespeichert werden. <text:span text:style-name="Emphasis">(Damian)</text:span></text:p>
          <text:list text:style-name="List_20_1">
            <text:list-item>
              <text:p text:style-name="List_20_1_Content_Last"> Vorteil: Bei einer großen Anzahl von Mitgliedern müssen nicht mehr alle Schlüssel durchprobiert werden, was unter Umständen viel Zeit dauern kann</text:p>
            </text:list-item>
          </text:list>
        </text:list-item>
      </text:list>
      <text:h text:style-name="Heading_20_2" text:outline-level="2"><text:bookmark-start text:name="__RefHeading___beispiele_aus_anderen_spaces_7"/><text:bookmark-start text:name="beispiele_aus_anderen_spaces"/>Beispiele aus anderen Spaces<text:bookmark-end text:name="__RefHeading___beispiele_aus_anderen_spaces_7"/><text:bookmark-end text:name="beispiele_aus_anderen_spaces"/></text:h>
      <text:list text:style-name="List_20_1" text:continue-numbering="false">
        <text:list-item>
          <text:p text:style-name="List_20_1_Content_First"> <text:a xlink:type="simple" xlink:href="https://cccgoe.de/wiki/SpaceAPI" text:style-name="Internet_20_link" text:visited-style-name="Visited_20_Internet_20_Link">Neotopia Göttingen</text:a>, manuell via POST request</text:p>
        </text:list-item>
        <text:list-item>
          <text:p text:style-name="List_20_1_Content"> <text:a xlink:type="simple" xlink:href="https://wiki.chaospott.de/Türelektronik_Keller" text:style-name="Internet_20_link" text:visited-style-name="Visited_20_Internet_20_Link">Chaospott Essen</text:a>, mittels Türöffner und SSH Keys, <text:a xlink:type="simple" xlink:href="http://chaospott.de/status.html" text:style-name="Internet_20_link" text:visited-style-name="Visited_20_Internet_20_Link">mit cooler Visualisierung</text:a></text:p>
        </text:list-item>
        <text:list-item>
          <text:p text:style-name="List_20_1_Content"> <text:a xlink:type="simple" xlink:href="https://wiki.maglab.space/wiki/Janitor" text:style-name="Internet_20_link" text:visited-style-name="Visited_20_Internet_20_Link">mag.lab Fulda</text:a>, Status manuell mit Schaltern, Türöffner durch SSH Keys, schöne Doku</text:p>
        </text:list-item>
        <text:list-item>
          <text:p text:style-name="List_20_1_Content_Last"> <text:a xlink:type="simple" xlink:href="https://stratum0.org/wiki/Open/Close-Monitor" text:style-name="Internet_20_link" text:visited-style-name="Visited_20_Internet_20_Link">Stratum0 Braunschweig</text:a>, mittels IRC-Bo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tuerschloss</dc:title>
  </office:meta>
</office:document-meta>
</file>