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8554f1718b27b326023b11a8c493858.jpg"/>
  <manifest:file-entry manifest:media-type="image/jpeg" manifest:full-path="Pictures/91d215202f5227b647fb1ee9e6681b14.jpg"/>
  <manifest:file-entry manifest:media-type="image/jpeg" manifest:full-path="Pictures/8f3a386da39d8793b2c6f40027a47e10.jpg"/>
  <manifest:file-entry manifest:media-type="image/jpeg" manifest:full-path="Pictures/ee8aabb6d4151cc40a016bd64ec0096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7.9375cm" svg:height="5.953125cm"><draw:image xlink:href="Pictures/18554f1718b27b326023b11a8c493858.jpg" xlink:type="simple" xlink:show="embed" xlink:actuate="onLoad"/></draw:frame></text:p>
      <text:h text:style-name="Heading_20_1" text:outline-level="1"><text:bookmark text:name="server:neon.int.vspace.one"/><text:bookmark-start text:name="__RefHeading___neon.int.vspace.one_1"/><text:bookmark-start text:name="neon.int.vspace.one"/>neon.int.vspace.one<text:bookmark-end text:name="__RefHeading___neon.int.vspace.one_1"/><text:bookmark-end text:name="neon.int.vspace.one"/></text:h>
      <text:p text:style-name="Text_20_body"><draw:a xlink:type="simple" xlink:href="http://wiki.vspace.one/doku.php?id=regeln:labels"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Serie </text:p>
          </table:table-cell>
          <table:table-cell office:value-type="string" table:style-name="tablecell">
            <text:p text:style-name="tablealignleft"> <text:a xlink:type="simple" xlink:href="http://wiki.vspace.one/doku.php?id=server:server" text:style-name="Internet_20_link" text:visited-style-name="Visited_20_Internet_20_Link">Servers</text:a></text:p>
          </table:table-cell>
        </table:table-row>
      </table:table>
      <text:p text:style-name="Text_20_body"><draw:frame draw:style-name="medialeft" draw:name="1" text:anchor-type="paragraph" draw:z-index="1" svg:width="5.2916666666667cm" svg:height="3.96875cm"><draw:image xlink:href="Pictures/91d215202f5227b647fb1ee9e6681b14.jpg" xlink:type="simple" xlink:show="embed" xlink:actuate="onLoad"/></draw:frame>
<draw:frame draw:style-name="medialeft" draw:name="2" text:anchor-type="paragraph" draw:z-index="2" svg:width="5.2916666666667cm" svg:height="3.96875cm"><draw:image xlink:href="Pictures/8f3a386da39d8793b2c6f40027a47e10.jpg" xlink:type="simple" xlink:show="embed" xlink:actuate="onLoad"/></draw:frame>
<draw:frame draw:style-name="medialeft" draw:name="3" text:anchor-type="paragraph" draw:z-index="3" svg:width="5.2916666666667cm" svg:height="3.96875cm"><draw:image xlink:href="Pictures/ee8aabb6d4151cc40a016bd64ec0096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rver:neon.int.vspace.one</dc:title>
  </office:meta>
</office:document-meta>
</file>