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99473d53b7be544bfb9b91cf5f12557.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iki.vspace.one/doku.php?id=treffen:techevent" text:style-name="Internet_20_link" text:visited-style-name="Visited_20_Internet_20_Link">Tech Events</text:a></text:p>
      <text:h text:style-name="Heading_20_2" text:outline-level="2"><text:bookmark text:name="termine:techevents:20180407"/><text:bookmark-start text:name="__RefHeading___techeventstereo_vision_1"/><text:bookmark-start text:name="techeventstereo_vision"/>3. TechEvent: Stereo Vision<text:bookmark-end text:name="__RefHeading___techeventstereo_vision_1"/><text:bookmark-end text:name="techeventstereo_vision"/></text:h>
      <text:p text:style-name="Text_20_body">Am <text:span text:style-name="Strong_20_Emphasis">Samstag, 07.April ‘18  16:00 bis 18:00</text:span></text:p>
      <text:p text:style-name="Text_20_body">Im <text:span text:style-name="Strong_20_Emphasis">vspace.one e.V.</text:span>, </text:p>
      <text:p text:style-name="Text_20_body"><text:span text:style-name="Strong_20_Emphasis">Wilhelm-Binderstr. 19</text:span></text:p>
      <text:p text:style-name="Text_20_body"><text:span text:style-name="Strong_20_Emphasis">78048 Villingen-Schwenningen</text:span></text:p>
      <text:p text:style-name="Text_20_body">Wir werden uns anschauen wie aus zwei stereoskopischen Fotos 3D Informationen berechnet werden können. Dazu betrachen wir verschiedene Filter, sowie Abstandsmaße. Außerdem werden wir uns überlegen wie man Stereo Vision performant programmieren kann. Beispielsweise indem man die Grafikkarte verwendet.</text:p>
      <text:p text:style-name="Text_20_body">Damit wir einen Überblick haben, wer plant zu kommen tragt euch bitte auf der Wikiseite ein:</text:p>
      <text:p text:style-name="Text_20_body">Tags: Stereoskopie, 3D Camera, CUDA, C++</text:p>
      <text:h text:style-name="Heading_20_3" text:outline-level="3"><text:bookmark-start text:name="__RefHeading___downloads_2"/><text:bookmark-start text:name="downloads"/>Downloads<text:bookmark-end text:name="__RefHeading___downloads_2"/><text:bookmark-end text:name="downloads"/></text:h>
      <text:list text:style-name="List_20_1" text:continue-numbering="false">
        <text:list-item>
          <text:p text:style-name="List_20_1_Content_First"> <text:a xlink:type="simple" xlink:href="http://wiki.vspace.one/lib/exe/fetch.php?media=termine:20180407_einladung.pdf" text:style-name="Internet_20_link" text:visited-style-name="Visited_20_Internet_20_Link">Einladung</text:a></text:p>
        </text:list-item>
        <text:list-item>
          <text:p text:style-name="List_20_1_Content"> <text:a xlink:type="simple" xlink:href="http://wiki.vspace.one/lib/exe/fetch.php?media=termine:stereo-vision.pdf" text:style-name="Internet_20_link" text:visited-style-name="Visited_20_Internet_20_Link">Ausarbeitung (KIT)</text:a></text:p>
        </text:list-item>
        <text:list-item>
          <text:p text:style-name="List_20_1_Content_Last"> <text:a xlink:type="simple" xlink:href="http://wiki.vspace.one/lib/exe/fetch.php?media=presentation.pdf" text:style-name="Internet_20_link" text:visited-style-name="Visited_20_Internet_20_Link">Präsentation</text:a></text:p>
        </text:list-item>
      </text:list>
      <text:p text:style-name="Text_20_body"><draw:frame draw:style-name="mediacenter" draw:name="0" text:anchor-type="paragraph" draw:z-index="0" svg:width="10.583333333333cm" svg:height="9.2617277832838cm"><draw:image xlink:href="Pictures/099473d53b7be544bfb9b91cf5f12557.jpe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ermine:techevents:20180407</dc:title>
  </office:meta>
</office:document-meta>
</file>