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67086eda865ed09d732e090359d1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5.589042853477cm"><draw:image xlink:href="Pictures/db67086eda865ed09d732e090359d1dd.png" xlink:type="simple" xlink:show="embed" xlink:actuate="onLoad"/></draw:frame></text:p>
      <text:h text:style-name="Heading_20_1" text:outline-level="1"><text:bookmark text:name="termine:techevents:20220518_ml_in_adversarial_settings"/><text:bookmark-start text:name="__RefHeading___techeventmachine_learning_in_adversarial_settings_1"/><text:bookmark-start text:name="techeventmachine_learning_in_adversarial_settings"/>7. TechEvent: Machine Learning in Adversarial Settings<text:bookmark-end text:name="__RefHeading___techeventmachine_learning_in_adversarial_settings_1"/><text:bookmark-end text:name="techeventmachine_learning_in_adversarial_settings"/></text:h>
      <text:p text:style-name="Text_20_body">by <text:a xlink:type="simple" xlink:href="http://wiki.vspace.one/doku.php?id=user:nopx" text:style-name="Internet_20_link" text:visited-style-name="Visited_20_Internet_20_Link">nopx</text:a></text:p>
      <text:p text:style-name="Text_20_body">Mittwoch 11.Mai 2021, 19:30 - 20:30</text:p>
      <text:p text:style-name="Text_20_body">Ort: online - tba</text:p>
      <text:p text:style-name="Text_20_body">Sprache: Deutsch</text:p>
      <text:p text:style-name="Text_20_body">Einladung <text:a xlink:type="simple" xlink:href="http://wiki.vspace.one/lib/exe/fetch.php?media=termine:techevents:ml_in_adversarial_settings.pdf" text:style-name="Internet_20_link" text:visited-style-name="Visited_20_Internet_20_Link">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rmine:techevents:20220518_ml_in_adversarial_settings</dc:title>
  </office:meta>
</office:document-meta>
</file>