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1011"/><text:bookmark-start text:name="__RefHeading___plenum_1"/><text:bookmark-start text:name="plenum"/>Plenum<text:bookmark-end text:name="__RefHeading___plenum_1"/><text:bookmark-end text:name="plenum"/></text:h>
      <text:p text:style-name="Text_20_body">Datum: 11.Oktober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x00_presse_3"/><text:bookmark-start text:name="top_0x00_presse"/>TOP 0x00 Presse<text:bookmark-end text:name="__RefHeading___top_0x00_presse_3"/><text:bookmark-end text:name="top_0x00_presse"/></text:h>
      <text:h text:style-name="Heading_20_3" text:outline-level="3"><text:bookmark-start text:name="__RefHeading___top_n-1_strukturfoerderung_4"/><text:bookmark-start text:name="top_n-1_strukturfoerderung"/>TOP N-1 Strukturförderung<text:bookmark-end text:name="__RefHeading___top_n-1_strukturfoerderung_4"/><text:bookmark-end text:name="top_n-1_struktur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1011</dc:title>
  </office:meta>
</office:document-meta>
</file>