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0d74fda052df6bcd159df45c478667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0.583333333333cm" svg:height="21.166666666667cm"><draw:image xlink:href="Pictures/f0d74fda052df6bcd159df45c4786676.jpg" xlink:type="simple" xlink:show="embed" xlink:actuate="onLoad"/></draw:frame></text:p>
      <text:h text:style-name="Heading_20_1" text:outline-level="1"><text:bookmark text:name="treffen:20190807_loetworkshop"/><text:bookmark-start text:name="__RefHeading___blinkenrocket_loetworkshop_1"/><text:bookmark-start text:name="blinkenrocket_loetworkshop"/>Blinkenrocket Lötworkshop<text:bookmark-end text:name="__RefHeading___blinkenrocket_loetworkshop_1"/><text:bookmark-end text:name="blinkenrocket_loetworkshop"/></text:h>
      <table:table table:style-name="Table">
        <table:table-column/>
        <table:table-column/>
        <table:table-row>
          <table:table-cell office:value-type="string" table:style-name="tablecell">
            <text:p text:style-name="tablealignleft"> Wann?            </text:p>
          </table:table-cell>
          <table:table-cell office:value-type="string" table:style-name="tablecell">
            <text:p text:style-name="tablealignleft"> Mi. 7.August 2019 </text:p>
          </table:table-cell>
        </table:table-row>
        <table:table-row>
          <table:table-cell office:value-type="string" table:style-name="tablecell"/>
          <table:table-cell office:value-type="string" table:style-name="tablecell">
            <text:p text:style-name="tablealignleft"> 14:00 bis 17:00 </text:p>
          </table:table-cell>
        </table:table-row>
        <table:table-row>
          <table:table-cell office:value-type="string" table:style-name="tablecell">
            <text:p text:style-name="tablealignleft"> Alter:           </text:p>
          </table:table-cell>
          <table:table-cell office:value-type="string" table:style-name="tablecell">
            <text:p text:style-name="tablealignleft"> min. 13, max. 18 </text:p>
          </table:table-cell>
        </table:table-row>
        <table:table-row>
          <table:table-cell office:value-type="string" table:style-name="tablecell">
            <text:p text:style-name="tablealignleft"> Teilnehmer:      </text:p>
          </table:table-cell>
          <table:table-cell office:value-type="string" table:style-name="tablecell">
            <text:p text:style-name="tablealignleft"> min. 5, max. 10 </text:p>
          </table:table-cell>
        </table:table-row>
        <table:table-row>
          <table:table-cell office:value-type="string" table:style-name="tablecell"/>
          <table:table-cell office:value-type="string" table:style-name="tablecell">
            <text:p text:style-name="tablealignleft"> rollstuhlgerecht </text:p>
          </table:table-cell>
        </table:table-row>
        <table:table-row>
          <table:table-cell office:value-type="string" table:style-name="tablecell">
            <text:p text:style-name="tablealignleft"> Teilnahmegebühr: </text:p>
          </table:table-cell>
          <table:table-cell office:value-type="string" table:style-name="tablecell">
            <text:p text:style-name="tablealignleft"> 0.-€ </text:p>
          </table:table-cell>
        </table:table-row>
      </table:table>
      <text:p text:style-name="Text_20_body">Jede/r Teilnehmende lötet unter Anleitung eine kleine Raketenförmig-Platine. Die/Der Teilnehmende kann sich dabei nach und nach an kleinere  Bauteile wagen. Die Beleuchtung der Rakete kann anschließend über einen Internetbrowser und ein Lautsprecherkabel selbst programmiert werden. Neben beliebigen Animationen kann der Name der/des Teilnehmenden als Laufschrift auf den 8 mal 8 LEDs der Rakete angezeigt werden.  Der Fantasie sind keine Grenzen gesetzt. Das Projekt Blinkenrocket (<text:a xlink:type="simple" xlink:href="http://blinkenrocket.de/" text:style-name="Internet_20_link" text:visited-style-name="Visited_20_Internet_20_Link">http://blinkenrocket.de/</text:a>) hat die Bausätze im Wert von je 26.-€ dafür gespendet.    </text:p>
      <text:p text:style-name="Text_20_body">Anmeldung über die Webseite des Kinderferienprogramms! Ohne Anmeldung keine Teilnahme!</text:p>
      <text:h text:style-name="Heading_20_2" text:outline-level="2"><text:bookmark-start text:name="__RefHeading___downloads_2"/><text:bookmark-start text:name="downloads"/>Downloads<text:bookmark-end text:name="__RefHeading___downloads_2"/><text:bookmark-end text:name="downloads"/></text:h>
      <text:list text:style-name="List_20_1" text:continue-numbering="false">
        <text:list-item>
          <text:p text:style-name="List_20_1_Content_First"> <text:a xlink:type="simple" xlink:href="http://wiki.vspace.one/lib/exe/fetch.php?media=treffen:faq_.pdf" text:style-name="Internet_20_link" text:visited-style-name="Visited_20_Internet_20_Link">FAQ.pdf</text:a></text:p>
        </text:list-item>
        <text:list-item>
          <text:p text:style-name="List_20_1_Content_Last"> <text:a xlink:type="simple" xlink:href="http://wiki.vspace.one/lib/exe/fetch.php?media=treffen:ehrencodex.pdf" text:style-name="Internet_20_link" text:visited-style-name="Visited_20_Internet_20_Link">Ehrencodex.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20190807_loetworkshop</dc:title>
  </office:meta>
</office:document-meta>
</file>