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8c63b619e14ebc2eba4eb519e624a03.jpg"/>
  <manifest:file-entry manifest:media-type="image/png" manifest:full-path="Pictures/fd2e901eb3a4a1ad5c2edf6bcc140f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25:plenum-2025-02-25"/><text:bookmark-start text:name="__RefHeading___plenum_vom_25._februar_2025_1"/><text:bookmark-start text:name="plenum_vom_25._februar_2025"/>Plenum vom 25. Februar 2025<text:bookmark-end text:name="__RefHeading___plenum_vom_25._februar_2025_1"/><text:bookmark-end text:name="plenum_vom_25._februar_2025"/></text:h>
      <text:p text:style-name="Text_20_body">Datum: 25.02.2025<text:line-break/>
Uhrzeit: 20:00 Uhr - 21:00 Uhr <text:line-break/>
Ort: vspace.one e.V., Am Krebsgraben 15, 78048 Villingen-Schwenningen, Tor 8.2<text:line-break/>
Moderation: Nikolai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Wird JHV im Mai</text:p>
      <text:h text:style-name="Heading_20_3" text:outline-level="3"><text:bookmark-start text:name="__RefHeading___top_1netzwerk_veranstaltung_ehrenamt_4"/><text:bookmark-start text:name="top_1netzwerk_veranstaltung_ehrenamt"/>TOP 1: Netzwerk Veranstaltung Ehrenamt<text:bookmark-end text:name="__RefHeading___top_1netzwerk_veranstaltung_ehrenamt_4"/><text:bookmark-end text:name="top_1netzwerk_veranstaltung_ehrenamt"/></text:h>
      <text:p text:style-name="Text_20_body">Nächstes Treffen bei uns im Space.<text:line-break/></text:p>
      <text:h text:style-name="Heading_20_3" text:outline-level="3"><text:bookmark-start text:name="__RefHeading___top_2it_status_5"/><text:bookmark-start text:name="top_2it_status"/>TOP 2: IT Status<text:bookmark-end text:name="__RefHeading___top_2it_status_5"/><text:bookmark-end text:name="top_2it_status"/></text:h>
      <text:p text:style-name="Text_20_body">10 Gbit Netz im Space<text:line-break/>
Bessere CPU wird gebraucht für vollen internen Umsatz <text:line-break/>
2x Proxmox Server kommen noch.
LLM Hosting im Space für Mitglieder</text:p>
      <text:h text:style-name="Heading_20_3" text:outline-level="3"><text:bookmark-start text:name="__RefHeading___top_3raum_4_status_6"/><text:bookmark-start text:name="top_3raum_4_status"/>TOP 3: Raum 4 Status<text:bookmark-end text:name="__RefHeading___top_3raum_4_status_6"/><text:bookmark-end text:name="top_3raum_4_status"/></text:h>
      <text:p text:style-name="Text_20_body">Infos zum aktuellen Stand des neuen Raums<text:line-break/>
Geht stark voran<text:line-break/>
Decke wird abgehangen<text:line-break/>
Hexagon Lichter werden in mehere Sektionen aufgeteilt\\and des neuen Raums\
<text:line-break/>
Neuer KNX basierte Strom-/Lichtsteuerung:
<draw:frame draw:style-name="media" draw:name="0" text:anchor-type="as-char" draw:z-index="0" svg:width="10.583333333333cm" svg:height="11.276867627785cm"><draw:image xlink:href="Pictures/88c63b619e14ebc2eba4eb519e624a03.jpg" xlink:type="simple" xlink:show="embed" xlink:actuate="onLoad"/></draw:frame></text:p>
      <text:h text:style-name="Heading_20_3" text:outline-level="3"><text:bookmark-start text:name="__RefHeading___top_4dect_it_all_7"/><text:bookmark-start text:name="top_4dect_it_all"/>TOP 4: DECT it all<text:bookmark-end text:name="__RefHeading___top_4dect_it_all_7"/><text:bookmark-end text:name="top_4dect_it_all"/></text:h>
      <text:p text:style-name="Text_20_body">Arvid gibt uns Infos zum aktuellen Stand der DECT-Versorgung im Space<text:line-break/></text:p>
      <text:h text:style-name="Heading_20_3" text:outline-level="3"><text:bookmark-start text:name="__RefHeading___top_5gemeinsamer_space-ausflug_zum_cern_8"/><text:bookmark-start text:name="top_5gemeinsamer_space-ausflug_zum_cern"/>TOP 5: Gemeinsamer Space-Ausflug zum CERN<text:bookmark-end text:name="__RefHeading___top_5gemeinsamer_space-ausflug_zum_cern_8"/><text:bookmark-end text:name="top_5gemeinsamer_space-ausflug_zum_cern"/></text:h>
      <text:p text:style-name="Text_20_body">Marcel möchte einen Ausflug zum CERN organisieren.</text:p>
      <text:p text:style-name="Text_20_body">Was ist CERN? → <text:a xlink:type="simple" xlink:href="https://visit.cern/cern" text:style-name="Internet_20_link" text:visited-style-name="Visited_20_Internet_20_Link">https://visit.cern/cern</text:a></text:p>
      <text:p text:style-name="Text_20_body"><draw:frame draw:style-name="media" draw:name="1" text:anchor-type="as-char" draw:z-index="1" svg:width="18.520833333333cm" style:rel-width="100%" svg:height="6.8609954908082cm" style:rel-height="scale"><draw:image xlink:href="Pictures/fd2e901eb3a4a1ad5c2edf6bcc140f6f.png" xlink:type="simple" xlink:show="embed" xlink:actuate="onLoad"/></draw:frame></text:p>
      <text:list text:style-name="List_20_1" text:continue-numbering="false">
        <text:list-item>
          <text:p text:style-name="List_20_1_Content_First"> Teilnehmer: 12-48</text:p>
        </text:list-item>
        <text:list-item>
          <text:p text:style-name="List_20_1_Content"> Dauer: 120-180 Minuten</text:p>
        </text:list-item>
        <text:list-item>
          <text:p text:style-name="List_20_1_Content"> Verschiedene Anreisemöglichkeiten je nach Teilnehmerzahl (Bahn/Auto/Bus)</text:p>
          <text:list text:style-name="List_20_1">
            <text:list-item>
              <text:p text:style-name="List_20_1_Content"> Beispiel Bahn: <text:a xlink:type="simple" xlink:href="https://maps.app.goo.gl/ygMNtbQpk6qPKd3AA" text:style-name="Internet_20_link" text:visited-style-name="Visited_20_Internet_20_Link">https://maps.app.goo.gl/ygMNtbQpk6qPKd3AA</text:a> (ca. 5h-6h!)</text:p>
            </text:list-item>
            <text:list-item>
              <text:p text:style-name="List_20_1_Content"> Anreise mit dem Auto: <text:a xlink:type="simple" xlink:href="https://maps.app.goo.gl/5tM1dwanj7jPBP1W7" text:style-name="Internet_20_link" text:visited-style-name="Visited_20_Internet_20_Link">https://maps.app.goo.gl/5tM1dwanj7jPBP1W7</text:a> (4h-5h)</text:p>
            </text:list-item>
          </text:list>
        </text:list-item>
        <text:list-item>
          <text:p text:style-name="List_20_1_Content"> ggf. eine Übernachtung?</text:p>
        </text:list-item>
        <text:list-item>
          <text:p text:style-name="List_20_1_Content"> „bookings are opened 9 months in advance and slots fill up in days“</text:p>
          <text:list text:style-name="List_20_1">
            <text:list-item>
              <text:p text:style-name="List_20_1_Content"> Aktuell vor allem von September-November freie Slots</text:p>
            </text:list-item>
          </text:list>
        </text:list-item>
        <text:list-item>
          <text:p text:style-name="List_20_1_Content"> geführte Tour im CERN ist kostenlos</text:p>
        </text:list-item>
        <text:list-item>
          <text:p text:style-name="List_20_1_Content"> Anmeldeseite des CERN: <text:a xlink:type="simple" xlink:href="https://visit.cern/group-bookings" text:style-name="Internet_20_link" text:visited-style-name="Visited_20_Internet_20_Link">https://visit.cern/group-bookings</text:a></text:p>
        </text:list-item>
        <text:list-item>
          <text:p text:style-name="List_20_1_Content_Last"> CERN FAQ: <text:a xlink:type="simple" xlink:href="https://visit.cern/index.php/faq" text:style-name="Internet_20_link" text:visited-style-name="Visited_20_Internet_20_Link">https://visit.cern/index.php/faq</text:a></text:p>
        </text:list-item>
      </text:list>
      <text:p text:style-name="Text_20_body"><text:line-break/>
Interesse:<text:line-break/>
10 haben Interesse<text:line-break/>
1 gar kein Interesse<text:line-break/></text:p>
      <text:h text:style-name="Heading_20_3" text:outline-level="3"><text:bookmark-start text:name="__RefHeading___top_6fediverse_account_9"/><text:bookmark-start text:name="top_6fediverse_account"/>TOP 6: Fediverse Account<text:bookmark-end text:name="__RefHeading___top_6fediverse_account_9"/><text:bookmark-end text:name="top_6fediverse_account"/></text:h>
      <text:p text:style-name="Text_20_body">Faye will den Fediverse Account vom Space auf eine andere Instanz migrieren und mehr Postvorschläge anregen.<text:line-break/>
Faye übernimmt den mastodon account und migriert ihn auf chaos.social<text:line-break/></text:p>
      <text:h text:style-name="Heading_20_3" text:outline-level="3"><text:bookmark-start text:name="__RefHeading___top_x-1putzen_putzen_putzen_10"/><text:bookmark-start text:name="top_x-1putzen_putzen_putzen"/>TOP X-1: Putzen Putzen Putzen<text:bookmark-end text:name="__RefHeading___top_x-1putzen_putzen_putzen_10"/><text:bookmark-end text:name="top_x-1putzen_putzen_putzen"/></text:h>
      <text:p text:style-name="Text_20_body">Last uns die Tradition fortsetzten und den Space nach dem Plenum mal komplett durch putzen.<text:line-break/></text:p>
      <text:h text:style-name="Heading_20_3" text:outline-level="3"><text:bookmark-start text:name="__RefHeading___top_xdein_thema_11"/><text:bookmark-start text:name="top_xdein_thema"/>TOP X: Dein Thema<text:bookmark-end text:name="__RefHeading___top_xdein_thema_11"/><text:bookmark-end text:name="top_xdein_them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25:plenum-2025-02-25</dc:title>
  </office:meta>
</office:document-meta>
</file>