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sommerfestorga2022:programm"/><text:bookmark-start text:name="__RefHeading___programm_1"/><text:bookmark-start text:name="programm"/>Programm<text:bookmark-end text:name="__RefHeading___programm_1"/><text:bookmark-end text:name="programm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Zeitraum        </text:p>
          </table:table-cell>
          <table:table-cell office:value-type="string" table:style-name="tableheader">
            <text:p text:style-name="Table_20_Heading"> Essensbereich </text:p>
          </table:table-cell>
          <table:table-cell office:value-type="string" table:style-name="tableheader">
            <text:p text:style-name="Table_20_Heading"> Maschinenraum </text:p>
          </table:table-cell>
          <table:table-cell office:value-type="string" table:style-name="tableheader">
            <text:p text:style-name="Table_20_Heading"> Labor </text:p>
          </table:table-cell>
          <table:table-cell office:value-type="string" table:style-name="tableheader">
            <text:p text:style-name="Table_20_Heading"> Brücke </text:p>
          </table:table-cell>
        </table:table-row>
        <table:table-row>
          <table:table-cell office:value-type="string" table:style-name="tablecell">
            <text:p text:style-name="tablealignleft"> 11:00 - 11:30 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11:00 - 11:30 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11:00 - 11:30 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11:00 - 11:30 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11:00 - 11:30 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11:00 - 11:30 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11:00 - 11:30 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11:00 - 11:30 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11:00 - 11:30 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11:00 - 11:30 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sommerfestorga2022:programm</dc:title>
  </office:meta>
</office:document-meta>
</file>