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sommertalks"/><text:bookmark-start text:name="__RefHeading___sommertalks_1"/><text:bookmark-start text:name="sommertalks"/>Sommertalks<text:bookmark-end text:name="__RefHeading___sommertalks_1"/><text:bookmark-end text:name="sommertalks"/></text:h>
      <text:p text:style-name="Text_20_body">Interne Planung: <text:a xlink:type="simple" xlink:href="http://wiki.vspace.one/doku.php?id=intern:sommertalks_1_planung" text:style-name="Internet_20_link" text:visited-style-name="Visited_20_Internet_20_Link">intern:sommertalks_1_planung</text:a></text:p>
      <text:p text:style-name="Text_20_body">Lieber Hacker und Haecksen,</text:p>
      <text:p text:style-name="Text_20_body">für unser diesjähriges Sommerfest haben wir uns etwas Besonderes überlegt. Es wird zusätzlich zu Spaß und Geselligkeit ein Programm mit Talks geben! </text:p>
      <text:p text:style-name="Text_20_body">Hier kommst Du ins Spiel! </text:p>
      <text:p text:style-name="Text_20_body">Hast Du Lust auf unserem Sommerfest dein Projekt, deine Abschlussarbeit oder deine Forschungsfrage vorzustellen? Dafür stellen wir drei Räume zur Verfügung. Wir freuen uns auf deinen Vorschlag!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Veranstaltungstermin:		</text:p>
          </table:table-cell>
          <table:table-cell office:value-type="string" table:style-name="tablecell">
            <text:p text:style-name="tablealignleft"> Sa., 31.August 2019 ab 15:00 Uhr </text:p>
          </table:table-cell>
        </table:table-row>
        <table:table-row>
          <table:table-cell office:value-type="string" table:style-name="tablecell">
            <text:p text:style-name="tablealignleft"> Ort:				</text:p>
          </table:table-cell>
          <table:table-cell office:value-type="string" table:style-name="tablecell">
            <text:p text:style-name="tablealignleft"> vspace.one e.V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Wilhelm-Binderstraße 19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illingen-Schwenningen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inreichung bis:		</text:p>
          </table:table-cell>
          <table:table-cell office:value-type="string" table:style-name="tablecell">
            <text:p text:style-name="tablealignleft"> Sa., 17.August 2019</text:p>
          </table:table-cell>
        </table:table-row>
        <table:table-row>
          <table:table-cell office:value-type="string" table:style-name="tablecell">
            <text:p text:style-name="tablealignleft"> Dauer: 			</text:p>
          </table:table-cell>
          <table:table-cell office:value-type="string" table:style-name="tablecell">
            <text:p text:style-name="tablealignleft"> 10 Minuten – 1:30 Stunden</text:p>
          </table:table-cell>
        </table:table-row>
        <table:table-row>
          <table:table-cell office:value-type="string" table:style-name="tablecell">
            <text:p text:style-name="tablealignleft"> Themen: 			</text:p>
          </table:table-cell>
          <table:table-cell office:value-type="string" table:style-name="tablecell">
            <text:p text:style-name="tablealignleft"> DIY, Elektro, Make, Software,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cience, Politik, Chaos</text:p>
          </table:table-cell>
        </table:table-row>
        <table:table-row>
          <table:table-cell office:value-type="string" table:style-name="tablecell">
            <text:p text:style-name="tablealignleft"> Email an:			</text:p>
          </table:table-cell>
          <table:table-cell office:value-type="string" table:style-name="tablecell">
            <text:p text:style-name="tablealignleft"> max@noppelmax.online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Name, Thema, Kurzbeschreibung</text:p>
          </table:table-cell>
        </table:table-row>
      </table:table>
      <text:h text:style-name="Heading_20_2" text:outline-level="2"><text:bookmark-start text:name="__RefHeading___oder_selber_eintragen_2"/><text:bookmark-start text:name="oder_selber_eintragen"/>Oder selber eintragen:<text:bookmark-end text:name="__RefHeading___oder_selber_eintragen_2"/><text:bookmark-end text:name="oder_selber_eintrage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       </text:p>
          </table:table-cell>
          <table:table-cell office:value-type="string" table:style-name="tableheader">
            <text:p text:style-name="Table_20_Heading"> Thema                                        </text:p>
          </table:table-cell>
          <table:table-cell office:value-type="string" table:style-name="tableheader">
            <text:p text:style-name="Table_20_Heading"> Kurzbeschreibung             </text:p>
          </table:table-cell>
          <table:table-cell office:value-type="string" table:style-name="tableheader">
            <text:p text:style-name="Table_20_Heading"> Dau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x Noppel                            </text:p>
          </table:table-cell>
          <table:table-cell office:value-type="string" table:style-name="tablecell">
            <text:p text:style-name="tablealignleft"> Einführung in formale Sicherheitsbeweise     </text:p>
          </table:table-cell>
          <table:table-cell office:value-type="string" table:style-name="tablecell">
            <text:p text:style-name="tablealignleft"> Welche Annahmen müssen getroffen werden um überhaupt einen formalen Sicherheitsbeweis führen zu können? Wir erarbeiten uns die Grundlagen formaler Crypto. Dabei schauen wir uns auch gängige Sicherheitsbegriffe wie beispielsweise IND-CPA an.                  </text:p>
          </table:table-cell>
          <table:table-cell office:value-type="string" table:style-name="tablecell">
            <text:p text:style-name="tablealignleft"> 1h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x Noppel                            </text:p>
          </table:table-cell>
          <table:table-cell office:value-type="string" table:style-name="tablecell">
            <text:p text:style-name="tablealignleft"> Introduction to Quantum Computing     </text:p>
          </table:table-cell>
          <table:table-cell office:value-type="string" table:style-name="tablecell">
            <text:p text:style-name="tablealignleft"> Wie funktionieren eigentlich QuBits und Quantenrechner? Was ist anders als bei herkömmlichen Rechnern? Warum können damit manche Berechnungen schneller durchgeführt werden? Was bedeutet das? Grundlagen in Lineare Algebra werden vorausgesetzt. </text:p>
          </table:table-cell>
          <table:table-cell office:value-type="string" table:style-name="tablecell">
            <text:p text:style-name="tablealignleft"> 45mi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x Noppel</text:p>
          </table:table-cell>
          <table:table-cell office:value-type="string" table:style-name="tablecell">
            <text:p text:style-name="tablealignleft">Damian Jesionek                            </text:p>
          </table:table-cell>
          <table:table-cell office:value-type="string" table:style-name="tablecell">
            <text:p text:style-name="tablealignleft"> Vorstellung vspace.one e.V.     </text:p>
          </table:table-cell>
          <table:table-cell office:value-type="string" table:style-name="tablecell">
            <text:p text:style-name="tablealignleft"> Wofür steht der vspace.one e.V.? Warum machen wir das alles? Wie kann ich mitmachen? </text:p>
          </table:table-cell>
          <table:table-cell office:value-type="string" table:style-name="tablecell">
            <text:p text:style-name="tablealignleft"> 30min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sommertalks</dc:title>
  </office:meta>
</office:document-meta>
</file>