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b44a926445e9c2ca8a3da3b5fa81ed.jpg"/>
  <manifest:file-entry manifest:media-type="image/jpeg" manifest:full-path="Pictures/94307f378993770d6f0bea8fd3120394.jpg"/>
  <manifest:file-entry manifest:media-type="image/jpeg" manifest:full-path="Pictures/10ae7ebf1e1b2d7e31e5220b428cd0a8.jpg"/>
  <manifest:file-entry manifest:media-type="image/gif" manifest:full-path="Pictures/f5fae1a784cc2501e772865c8a4de7a0.gif"/>
  <manifest:file-entry manifest:media-type="image/jpeg" manifest:full-path="Pictures/aace8aa617d0690663909d7d8e929b87.jpg"/>
  <manifest:file-entry manifest:media-type="image/jpeg" manifest:full-path="Pictures/7b3ccd0e0089939e1591cee78f2f8fe5.jpg"/>
  <manifest:file-entry manifest:media-type="image/jpeg" manifest:full-path="Pictures/a18c6cb3567885fe607e00142d038c9f.jpg"/>
  <manifest:file-entry manifest:media-type="image/jpeg" manifest:full-path="Pictures/b942348aab6eb79a848c03f60a58173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pixtxa"/><text:bookmark-start text:name="__RefHeading___pixtxa_1"/><text:bookmark-start text:name="pixtxa"/>Pixtxa<text:bookmark-end text:name="__RefHeading___pixtxa_1"/><text:bookmark-end text:name="pixtxa"/></text:h>
      <text:p text:style-name="Text_20_body"><draw:frame draw:style-name="medialeft" draw:name="Avatar Legend" text:anchor-type="paragraph" draw:z-index="0" svg:width="5.2916666666667cm"><draw:text-box><text:p text:style-name="legendcenter"><draw:frame draw:style-name="medialeft" draw:name="Avatar" text:anchor-type="paragraph" draw:z-index="0" svg:width="5.2916666666667cm" svg:height="5.2916666666667cm"><draw:image xlink:href="Pictures/e9b44a926445e9c2ca8a3da3b5fa81ed.jpg" xlink:type="simple" xlink:show="embed" xlink:actuate="onLoad"/></draw:frame>Avatar</text:p></draw:text-box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right">      Pronouns</text:p>
          </table:table-cell>
          <table:table-cell office:value-type="string" table:style-name="tablecell">
            <text:p text:style-name="tablealignleft"> π/she/her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Contact</text:p>
          </table:table-cell>
          <table:table-cell office:value-type="string" table:style-name="tablecell">
            <text:p text:style-name="tablealignleft"> Please see <text:a xlink:type="simple" xlink:href="https://nohello.net/" text:style-name="Internet_20_link" text:visited-style-name="Visited_20_Internet_20_Link">nohello.net</text:a> or I might ban </text:p>
          </table:table-cell>
        </table:table-row>
        <table:table-row>
          <table:table-cell office:value-type="string" table:style-name="tablecell">
            <text:p text:style-name="tablealignright">      Language</text:p>
          </table:table-cell>
          <table:table-cell office:value-type="string" table:style-name="tablecell">
            <text:p text:style-name="tablealignleft"> DE 🇩🇪 / EN 🇬🇧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   Joined</text:p>
          </table:table-cell>
          <table:table-cell office:value-type="string" table:style-name="tablecell">
            <text:p text:style-name="tablealignleft"> 2018-04-01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 Birthyear</text:p>
          </table:table-cell>
          <table:table-cell office:value-type="string" table:style-name="tablecell">
            <text:p text:style-name="tablealignleft"> 1993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right">    Adjectives</text:p>
          </table:table-cell>
          <table:table-cell office:value-type="string" table:style-name="tablecell">
            <text:p text:style-name="tablealignleft"> ace/asexual (acarnal, sex-indifferent), cuddle starved, introvert/ambivert, neurodivergent (AuDHD), panamorous, polyamorous, platonic-positive (sensual, touch-friendly), queer-platonic, shy, transfeminine  </text:p>
          </table:table-cell>
        </table:table-row>
        <table:table-row>
          <table:table-cell office:value-type="string" table:style-name="tablecell">
            <text:p text:style-name="tablealignright">  Event visits</text:p>
          </table:table-cell>
          <table:table-cell office:value-type="string" table:style-name="tablecell">
            <text:p text:style-name="tablealignleft"> <text:a xlink:type="simple" xlink:href="https://blog.selfnet.de/de/blog/2026-01-19-uplink-26/" text:style-name="Internet_20_link" text:visited-style-name="Visited_20_Internet_20_Link">Uplink26</text:a>, <text:a xlink:type="simple" xlink:href="https://ccc-basel.ch/congress-everywhere-2025-ccc-basel.html" text:style-name="Internet_20_link" text:visited-style-name="Visited_20_Internet_20_Link">39CE@Basel</text:a>, <text:a xlink:type="simple" xlink:href="https://dhcp.cfhn.it/" text:style-name="Internet_20_link" text:visited-style-name="Visited_20_Internet_20_Link">DHCP2025</text:a>, <text:a xlink:type="simple" xlink:href="https://tickets.fairydust.reisen/bckspc-14/" text:style-name="Internet_20_link" text:visited-style-name="Visited_20_Internet_20_Link">14. Backspacegeburtstag</text:a>, <text:a xlink:type="simple" xlink:href="https://2025.mrmcd.net/" text:style-name="Internet_20_link" text:visited-style-name="Visited_20_Internet_20_Link">MRMCD2025</text:a>, <text:a xlink:type="simple" xlink:href="https://ccc-basel.ch/geekend-25-jahre-ccc-basel.html" text:style-name="Internet_20_link" text:visited-style-name="Visited_20_Internet_20_Link">Geekend: 25 Jahre CCCBasel</text:a>, <text:a xlink:type="simple" xlink:href="https://entropia.de/GPN23" text:style-name="Internet_20_link" text:visited-style-name="Visited_20_Internet_20_Link">GPN23</text:a>, <text:a xlink:type="simple" xlink:href="https://cosin.ch/" text:style-name="Internet_20_link" text:visited-style-name="Visited_20_Internet_20_Link">CoSin 2025</text:a>, <text:a xlink:type="simple" xlink:href="https://events.ccc.de/congress/2024/" text:style-name="Internet_20_link" text:visited-style-name="Visited_20_Internet_20_Link">38C3</text:a>, <text:a xlink:type="simple" xlink:href="https://2024.mrmcd.net/" text:style-name="Internet_20_link" text:visited-style-name="Visited_20_Internet_20_Link">MRMCD2024</text:a>, <text:a xlink:type="simple" xlink:href="https://fairydust.reisen/" text:style-name="Internet_20_link" text:visited-style-name="Visited_20_Internet_20_Link">IGERla2024</text:a>, <text:a xlink:type="simple" xlink:href="https://entropia.de/GPN22" text:style-name="Internet_20_link" text:visited-style-name="Visited_20_Internet_20_Link">GPN22</text:a>, <text:a xlink:type="simple" xlink:href="https://unfuck.eu/" text:style-name="Internet_20_link" text:visited-style-name="Visited_20_Internet_20_Link">UnFUCK2024</text:a>, <text:a xlink:type="simple" xlink:href="https://eh21.easterhegg.eu/" text:style-name="Internet_20_link" text:visited-style-name="Visited_20_Internet_20_Link">EH21</text:a>, <text:a xlink:type="simple" xlink:href="https://2023.mrmcd.net/" text:style-name="Internet_20_link" text:visited-style-name="Visited_20_Internet_20_Link">MRMCD2023</text:a>, <text:a xlink:type="simple" xlink:href="https://events.ccc.de/camp/2023/" text:style-name="Internet_20_link" text:visited-style-name="Visited_20_Internet_20_Link">CCCamp2023</text:a>, <text:a xlink:type="simple" xlink:href="https://fairydust.reisen/" text:style-name="Internet_20_link" text:visited-style-name="Visited_20_Internet_20_Link">IGER2023</text:a>, <text:a xlink:type="simple" xlink:href="https://entropia.de/GPN21" text:style-name="Internet_20_link" text:visited-style-name="Visited_20_Internet_20_Link">GPN21</text:a>, <text:a xlink:type="simple" xlink:href="https://unfuck.eu/" text:style-name="Internet_20_link" text:visited-style-name="Visited_20_Internet_20_Link">UnFUCK2023</text:a>, <text:a xlink:type="simple" xlink:href="https://fairydust.reisen/" text:style-name="Internet_20_link" text:visited-style-name="Visited_20_Internet_20_Link">IGER2022</text:a>, <text:a xlink:type="simple" xlink:href="https://entropia.de/GPN20" text:style-name="Internet_20_link" text:visited-style-name="Visited_20_Internet_20_Link">GPN20</text:a>, <text:a xlink:type="simple" xlink:href="https://events.ccc.de/congress/2019/" text:style-name="Internet_20_link" text:visited-style-name="Visited_20_Internet_20_Link">36C3</text:a>, <text:a xlink:type="simple" xlink:href="https://unfuck.eu/" text:style-name="Internet_20_link" text:visited-style-name="Visited_20_Internet_20_Link">UnFUCK2019</text:a>, <text:a xlink:type="simple" xlink:href="https://events.ccc.de/camp/2019/" text:style-name="Internet_20_link" text:visited-style-name="Visited_20_Internet_20_Link">CCCamp19</text:a>, <text:a xlink:type="simple" xlink:href="https://entropia.de/GPN19" text:style-name="Internet_20_link" text:visited-style-name="Visited_20_Internet_20_Link">GPN19</text:a>, <text:a xlink:type="simple" xlink:href="https://www.thyssenkrupp.com/de/newsroom/pressemeldungen/ideenpark-2008--fuer-technik-begeistern-und-nachwuchs-foerdern-2092.html" text:style-name="Internet_20_link" text:visited-style-name="Visited_20_Internet_20_Link">IdeenPark2008</text:a>, <text:a xlink:type="simple" xlink:href="https://de.wikipedia.org/wiki/Expo_2000" text:style-name="Internet_20_link" text:visited-style-name="Visited_20_Internet_20_Link">Expo2000</text:a> </text:p>
          </table:table-cell>
        </table:table-row>
        <table:table-row>
          <table:table-cell office:value-type="string" table:style-name="tablecell">
            <text:p text:style-name="tablealignright">          DECT</text:p>
          </table:table-cell>
          <table:table-cell office:value-type="string" table:style-name="tablecell">
            <text:p text:style-name="tablealignleft"> 7498 (Eventphone), 3773 (EP-VPN)                               </text:p>
          </table:table-cell>
        </table:table-row>
        <table:table-row>
          <table:table-cell office:value-type="string" table:style-name="tablecell">
            <text:p text:style-name="tablealignright">      Mastodon</text:p>
          </table:table-cell>
          <table:table-cell office:value-type="string" table:style-name="tablecell">
            <text:p text:style-name="tablealignleft"> <text:a xlink:type="simple" xlink:href="https://chaos.social/@pixtxa" text:style-name="Internet_20_link" text:visited-style-name="Visited_20_Internet_20_Link">@Pixtxa@chaos.social</text:a>          </text:p>
          </table:table-cell>
        </table:table-row>
        <table:table-row>
          <table:table-cell office:value-type="string" table:style-name="tablecell">
            <text:p text:style-name="tablealignright">    Printables</text:p>
          </table:table-cell>
          <table:table-cell office:value-type="string" table:style-name="tablecell">
            <text:p text:style-name="tablealignleft"> <text:a xlink:type="simple" xlink:href="https://www.printables.com/@Pixtxa_1322683" text:style-name="Internet_20_link" text:visited-style-name="Visited_20_Internet_20_Link">@Pixtxa_1322683</text:a> </text:p>
          </table:table-cell>
        </table:table-row>
        <table:table-row>
          <table:table-cell office:value-type="string" table:style-name="tablecell">
            <text:p text:style-name="tablealignright">        GitHub</text:p>
          </table:table-cell>
          <table:table-cell office:value-type="string" table:style-name="tablecell">
            <text:p text:style-name="tablealignleft"> <text:a xlink:type="simple" xlink:href="https://github.com/Pixtxa" text:style-name="Internet_20_link" text:visited-style-name="Visited_20_Internet_20_Link">Pixtxa</text:a>                           </text:p>
          </table:table-cell>
        </table:table-row>
        <table:table-row>
          <table:table-cell office:value-type="string" table:style-name="tablecell">
            <text:p text:style-name="tablealignright">  ListenBrainz</text:p>
          </table:table-cell>
          <table:table-cell office:value-type="string" table:style-name="tablecell">
            <text:p text:style-name="tablealignleft"> <text:a xlink:type="simple" xlink:href="https://listenbrainz.org/user/Pixtxa/" text:style-name="Internet_20_link" text:visited-style-name="Visited_20_Internet_20_Link">Pixtxa</text:a>               </text:p>
          </table:table-cell>
        </table:table-row>
        <table:table-row>
          <table:table-cell office:value-type="string" table:style-name="tablecell">
            <text:p text:style-name="tablealignright">   PokemonGo</text:p>
          </table:table-cell>
          <table:table-cell office:value-type="string" table:style-name="tablecell">
            <text:p text:style-name="tablealignleft"> <text:a xlink:type="simple" xlink:href="https://pokemon-go.onelink.me/nBRb?af_dp=pokemongo://&amp;deep_link_value=dl_action%3DAddFriend%2CDlId%3D550665429288" text:style-name="Internet_20_link" text:visited-style-name="Visited_20_Internet_20_Link">Pixtxa 5506 6542 9288</text:a>     </text:p>
          </table:table-cell>
        </table:table-row>
        <table:table-row>
          <table:table-cell office:value-type="string" table:style-name="tablecell">
            <text:p text:style-name="tablealignright">         Steam</text:p>
          </table:table-cell>
          <table:table-cell office:value-type="string" table:style-name="tablecell">
            <text:p text:style-name="tablealignleft"> <text:a xlink:type="simple" xlink:href="https://steamcommunity.com/id/Pixtxa" text:style-name="Internet_20_link" text:visited-style-name="Visited_20_Internet_20_Link">Pixtxa</text:a>                </text:p>
          </table:table-cell>
        </table:table-row>
        <table:table-row>
          <table:table-cell office:value-type="string" table:style-name="tablecell">
            <text:p text:style-name="tablealignright">     Instagram</text:p>
          </table:table-cell>
          <table:table-cell office:value-type="string" table:style-name="tablecell">
            <text:p text:style-name="tablealignleft"> <text:a xlink:type="simple" xlink:href="https://www.instagram.com/pixtxa/" text:style-name="Internet_20_link" text:visited-style-name="Visited_20_Internet_20_Link">@Pixtxa</text:a>                  </text:p>
          </table:table-cell>
        </table:table-row>
        <table:table-row>
          <table:table-cell office:value-type="string" table:style-name="tablecell">
            <text:p text:style-name="tablealignright">         BARQ!</text:p>
          </table:table-cell>
          <table:table-cell office:value-type="string" table:style-name="tablecell">
            <text:p text:style-name="tablealignleft"> <text:a xlink:type="simple" xlink:href="https://barq.app/@pixtxa" text:style-name="Internet_20_link" text:visited-style-name="Visited_20_Internet_20_Link">@Pixtxa</text:a>                           </text:p>
          </table:table-cell>
        </table:table-row>
        <table:table-row>
          <table:table-cell office:value-type="string" table:style-name="tablecell">
            <text:p text:style-name="tablealignright">        Matrix</text:p>
          </table:table-cell>
          <table:table-cell office:value-type="string" table:style-name="tablecell">
            <text:p text:style-name="tablealignleft"> <text:a xlink:type="simple" xlink:href="https://matrix.to/#/@pixtxa:matrix.org" text:style-name="Internet_20_link" text:visited-style-name="Visited_20_Internet_20_Link">@Pixtxa:matrix.org</text:a>  </text:p>
          </table:table-cell>
        </table:table-row>
        <table:table-row>
          <table:table-cell office:value-type="string" table:style-name="tablecell">
            <text:p text:style-name="tablealignright">        Signal</text:p>
          </table:table-cell>
          <table:table-cell office:value-type="string" table:style-name="tablecell">
            <text:p text:style-name="tablealignleft"> <text:a xlink:type="simple" xlink:href="https://signal.me/#eu/C70rMHldT9yCARsh7-7QwCZ3nZDsFFjvOovGAutBVUh2WiTjnsROi5Vt6y1lWbAx" text:style-name="Internet_20_link" text:visited-style-name="Visited_20_Internet_20_Link">Pia.31</text:a>  </text:p>
          </table:table-cell>
        </table:table-row>
        <table:table-row>
          <table:table-cell office:value-type="string" table:style-name="tablecell">
            <text:p text:style-name="tablealignright">      Telegram</text:p>
          </table:table-cell>
          <table:table-cell office:value-type="string" table:style-name="tablecell">
            <text:p text:style-name="tablealignleft"> <text:a xlink:type="simple" xlink:href="https://t.me/pixtxa" text:style-name="Internet_20_link" text:visited-style-name="Visited_20_Internet_20_Link">@Pixtxa</text:a>                                </text:p>
          </table:table-cell>
        </table:table-row>
        <table:table-row>
          <table:table-cell office:value-type="string" table:style-name="tablecell">
            <text:p text:style-name="tablealignright">       Discord</text:p>
          </table:table-cell>
          <table:table-cell office:value-type="string" table:style-name="tablecell">
            <text:p text:style-name="tablealignleft"> <text:a xlink:type="simple" xlink:href="https://discordapp.com/users/Pixtxa" text:style-name="Internet_20_link" text:visited-style-name="Visited_20_Internet_20_Link">Pixtxa</text:a>                 </text:p>
          </table:table-cell>
        </table:table-row>
        <table:table-row>
          <table:table-cell office:value-type="string" table:style-name="tablecell">
            <text:p text:style-name="tablealignright">        E-Mail</text:p>
          </table:table-cell>
          <table:table-cell office:value-type="string" table:style-name="tablecell">
            <text:p text:style-name="tablealignleft"> Pixtxa@[domain of this space]                                  </text:p>
          </table:table-cell>
        </table:table-row>
        <table:table-row>
          <table:table-cell office:value-type="string" table:style-name="tablecell">
            <text:p text:style-name="tablealignright">         Other</text:p>
          </table:table-cell>
          <table:table-cell office:value-type="string" table:style-name="tablecell">
            <text:p text:style-name="tablealignleft"> Pixtxa                                                         </text:p>
          </table:table-cell>
        </table:table-row>
      </table:table>
      <text:h text:style-name="Heading_20_2" text:outline-level="2"><text:bookmark-start text:name="__RefHeading___projekte_2"/><text:bookmark-start text:name="projekte"/>Projekte<text:bookmark-end text:name="__RefHeading___projekte_2"/><text:bookmark-end text:name="projekte"/></text:h>
      <table:table table:style-name="Table">
        <table:table-column/>
        <table:table-row>
          <table:table-cell office:value-type="string" table:style-name="tablecell">
            <text:p text:style-name="tablealigncenter">  <text:a xlink:type="simple" xlink:href="http://wiki.vspace.one/doku.php?id=projekte:2025:klingelthermometer" text:style-name="Internet_20_link" text:visited-style-name="Visited_20_Internet_20_Link">Klingel-Thermometer</text:a>                                           </text:p>
          </table:table-cell>
        </table:table-row>
        <table:table-row>
          <table:table-cell office:value-type="string" table:style-name="tablecell">
            <text:p text:style-name="tablealigncenter">  <draw:a xlink:type="simple" xlink:href="http://wiki.vspace.one/doku.php?id=projekte:2025:klingelthermometer"><draw:frame draw:style-name="media" draw:name="1" text:anchor-type="as-char" draw:z-index="1" svg:width="15.875cm" svg:height="15.875cm"><draw:image xlink:href="Pictures/94307f378993770d6f0bea8fd3120394.jpg" xlink:type="simple" xlink:show="embed" xlink:actuate="onLoad"/></draw:frame></draw:a> 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center">  <text:a xlink:type="simple" xlink:href="http://wiki.vspace.one/doku.php?id=projekte:2025:zugangswegzeitraffervideo" text:style-name="Internet_20_link" text:visited-style-name="Visited_20_Internet_20_Link">Zugangswegzeitraffervideo</text:a>  </text:p>
          </table:table-cell>
        </table:table-row>
        <table:table-row>
          <table:table-cell office:value-type="string" table:style-name="tablecell">
            <text:p text:style-name="tablealigncenter">  <text:a xlink:type="simple" xlink:href="http://wiki.vspace.one/lib/exe/fetch.php?media=projekte:2025:zugangswegzeitraffervideo1.mp4" text:style-name="Internet_20_link" text:visited-style-name="Visited_20_Internet_20_Link">zugangswegzeitraffervideo1.mp4</text:a>            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center">  <text:a xlink:type="simple" xlink:href="http://wiki.vspace.one/doku.php?id=projekte:2024:transpotter" text:style-name="Internet_20_link" text:visited-style-name="Visited_20_Internet_20_Link">Transpotter</text:a>                                           </text:p>
          </table:table-cell>
        </table:table-row>
        <table:table-row>
          <table:table-cell office:value-type="string" table:style-name="tablecell">
            <text:p text:style-name="tablealigncenter">  <draw:a xlink:type="simple" xlink:href="http://wiki.vspace.one/doku.php?id=projekte:2024:transpotter"><draw:frame draw:style-name="media" draw:name="2" text:anchor-type="as-char" draw:z-index="2" svg:width="15.875cm" svg:height="15.875cm"><draw:image xlink:href="Pictures/10ae7ebf1e1b2d7e31e5220b428cd0a8.jpg" xlink:type="simple" xlink:show="embed" xlink:actuate="onLoad"/></draw:frame></draw:a> 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center">  <text:a xlink:type="simple" xlink:href="http://wiki.vspace.one/doku.php?id=projekte:2023:1d-pong" text:style-name="Internet_20_link" text:visited-style-name="Visited_20_Internet_20_Link">1D-Pong</text:a>                                 </text:p>
          </table:table-cell>
        </table:table-row>
        <table:table-row>
          <table:table-cell office:value-type="string" table:style-name="tablecell">
            <text:p text:style-name="tablealigncenter">  <draw:a xlink:type="simple" xlink:href="http://wiki.vspace.one/doku.php?id=projekte:2023:1d-pong"><draw:frame draw:style-name="media" draw:name="3" text:anchor-type="as-char" draw:z-index="3" svg:width="15.875cm" svg:height="15.531041666667cm"><draw:image xlink:href="Pictures/f5fae1a784cc2501e772865c8a4de7a0.gif" xlink:type="simple" xlink:show="embed" xlink:actuate="onLoad"/></draw:frame></draw:a> 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center">  <text:a xlink:type="simple" xlink:href="https://github.com/Pixtxa/TWANG32-Hack" text:style-name="Internet_20_link" text:visited-style-name="Visited_20_Internet_20_Link">TWANG32-Hack</text:a>                                             </text:p>
          </table:table-cell>
        </table:table-row>
        <table:table-row>
          <table:table-cell office:value-type="string" table:style-name="tablecell">
            <text:p text:style-name="tablealigncenter">  <draw:a xlink:type="simple" xlink:href="https://github.com/Pixtxa/TWANG32-Hack"><draw:frame draw:style-name="media" draw:name="4" text:anchor-type="as-char" draw:z-index="4" svg:width="15.875cm" svg:height="15.875cm"><draw:image xlink:href="Pictures/aace8aa617d0690663909d7d8e929b87.jpg" xlink:type="simple" xlink:show="embed" xlink:actuate="onLoad"/></draw:frame></draw:a>    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center">  <text:a xlink:type="simple" xlink:href="http://wiki.vspace.one/doku.php?id=projekte:2022:mirrorscreen" text:style-name="Internet_20_link" text:visited-style-name="Visited_20_Internet_20_Link">Mirror Screen</text:a>                                     </text:p>
          </table:table-cell>
        </table:table-row>
        <table:table-row>
          <table:table-cell office:value-type="string" table:style-name="tablecell">
            <text:p text:style-name="tablealigncenter">  <draw:a xlink:type="simple" xlink:href="http://wiki.vspace.one/doku.php?id=projekte:2022:mirrorscreen"><draw:frame draw:style-name="media" draw:name="5" text:anchor-type="as-char" draw:z-index="5" svg:width="15.875cm" svg:height="14.449189814815cm"><draw:image xlink:href="Pictures/7b3ccd0e0089939e1591cee78f2f8fe5.jpg" xlink:type="simple" xlink:show="embed" xlink:actuate="onLoad"/></draw:frame></draw:a> 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center">  <text:a xlink:type="simple" xlink:href="http://wiki.vspace.one/doku.php?id=projekte:2022:reparaturoverlock" text:style-name="Internet_20_link" text:visited-style-name="Visited_20_Internet_20_Link">Reparatur Overlock-Nähmaschine</text:a>                 </text:p>
          </table:table-cell>
        </table:table-row>
        <table:table-row>
          <table:table-cell office:value-type="string" table:style-name="tablecell">
            <text:p text:style-name="tablealigncenter">  <draw:a xlink:type="simple" xlink:href="http://wiki.vspace.one/doku.php?id=projekte:2022:reparaturoverlock"><draw:frame draw:style-name="media" draw:name="6" text:anchor-type="as-char" draw:z-index="6" svg:width="15.875cm" svg:height="15.875cm"><draw:image xlink:href="Pictures/a18c6cb3567885fe607e00142d038c9f.jpg" xlink:type="simple" xlink:show="embed" xlink:actuate="onLoad"/></draw:frame></draw:a>  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center">  <text:a xlink:type="simple" xlink:href="http://wiki.vspace.one/doku.php?id=projekte:2020:minuseinsenterslashbutton" text:style-name="Internet_20_link" text:visited-style-name="Visited_20_Internet_20_Link">MinusEinsEnterSlashButton</text:a>             </text:p>
          </table:table-cell>
        </table:table-row>
        <table:table-row>
          <table:table-cell office:value-type="string" table:style-name="tablecell">
            <text:p text:style-name="tablealigncenter">  <draw:a xlink:type="simple" xlink:href="http://wiki.vspace.one/doku.php?id=projekte:2020:minuseinsenterslashbutton"><draw:frame draw:style-name="media" draw:name="7" text:anchor-type="as-char" draw:z-index="7" svg:width="15.875cm" svg:height="15.875cm"><draw:image xlink:href="Pictures/b942348aab6eb79a848c03f60a581738.jp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pixtxa</dc:title>
  </office:meta>
</office:document-meta>
</file>